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text-line-through-style="soli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Text_20_body" style:list-style-name="L1">
      <style:paragraph-properties fo:margin-top="0in" fo:margin-bottom="0in"/>
    </style:style>
    <style:style style:name="P3" style:family="paragraph" style:parent-style-name="Text_20_body" style:list-style-name="L2">
      <style:paragraph-properties fo:margin-top="0in" fo:margin-bottom="0in"/>
    </style:style>
    <style:style style:name="P4" style:family="paragraph" style:parent-style-name="Text_20_body" style:list-style-name="L3">
      <style:paragraph-properties fo:margin-top="0in" fo:margin-bottom="0in"/>
    </style:style>
  </office:automatic-styles>
  <office:body>
    <office:text>
      <text:h text:style-name="Heading_20_1" text:outline-level="1"><text:bookmark-start text:name="formatting-sampler"/>Formatting Sampler<text:bookmark-end text:name="formatting-sampler"/></text:h>
      <text:p text:style-name="First_20_paragraph">This paragraph mixes <text:span text:style-name="T1">bold</text:span>, <text:span text:style-name="T2">italic</text:span>, <text:span text:style-name="T3">strikethrough</text:span>, and <text:span text:style-name="Source_Text">inline code</text:span>.</text:p>
      <text:p text:style-name="P1">A quoted remark about still water.</text:p>
      <text:h text:style-name="Heading_20_3" text:outline-level="3"><text:bookmark-start text:name="nested-detail"/>Nested detail<text:bookmark-end text:name="nested-detail"/></text:h>
      <text:list text:style-name="L1">
        <text:list-item>
          <text:p text:style-name="P2">Top level</text:p>
          <text:list text:style-name="L2">
            <text:list-item>
              <text:p text:style-name="P3">Second level</text:p>
              <text:list text:style-name="L3">
                <text:list-item>
                  <text:p text:style-name="P4">Third level</text:p>
                </text:list-item>
              </text:list>
            </text:list-item>
          </text:list>
        </text:list-item>
      </text:list>
      <text:p text:style-name="First_20_paragraph">A closing line with another <text:a xlink:type="simple" xlink:href="https://example.org" office:name=""><text:span text:style-name="Definition">external link</text:span></text:a>.</text:p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6.4</meta:generator>
    <dc:title/>
    <dc:description/>
    <dc:subject/>
    <meta:keyword/>
    <meta:initial-creator/>
    <dc:creator/>
    <meta:creation-date>1970-01-01T00:00:00Z</meta:creation-date>
    <dc:date>1970-01-01T00:00:00Z</dc:date>
  </office:meta>
</office:document-meta>
</file>